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2" style:parent-style-name="Normalny" style:family="paragraph">
      <style:paragraph-properties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3" style:parent-style-name="Normalny" style:family="paragraph">
      <style:paragraph-properties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4" style:parent-style-name="Normalny" style:family="paragraph">
      <style:paragraph-properties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6" style:parent-style-name="Normalny" style:family="paragraph">
      <style:paragraph-properties fo:text-align="center" fo:margin-bottom="0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pl" style:country-asian="PL"/>
    </style:style>
    <style:style style:name="P7" style:parent-style-name="Normalny" style:family="paragraph">
      <style:paragraph-properties fo:text-align="justify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8" style:parent-style-name="Normalny" style:family="paragraph">
      <style:paragraph-properties fo:text-align="center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9" style:parent-style-name="Normalny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0" style:parent-style-name="Normalny" style:list-style-name="LFO1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1" style:parent-style-name="Normalny" style:list-style-name="LFO1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2" style:parent-style-name="Normalny" style:list-style-name="LFO1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3" style:parent-style-name="Normalny" style:family="paragraph">
      <style:paragraph-properties fo:text-align="center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4" style:parent-style-name="Normalny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5" style:parent-style-name="Normalny" style:family="paragraph">
      <style:paragraph-properties fo:text-align="center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6" style:parent-style-name="Normalny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7" style:parent-style-name="Normalny" style:family="paragraph">
      <style:paragraph-properties fo:text-align="center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8" style:parent-style-name="Normalny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19" style:parent-style-name="Normalny" style:family="paragraph">
      <style:paragraph-properties fo:text-align="center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20" style:parent-style-name="Normalny" style:family="paragraph">
      <style:paragraph-properties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21" style:parent-style-name="Normalny" style:family="paragraph">
      <style:paragraph-properties fo:text-align="end" fo:margin-top="0.0694in" fo:margin-bottom="0.0694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22" style:parent-style-name="Normalny" style:family="paragraph">
      <style:paragraph-properties fo:text-align="end" fo:margin-bottom="0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  <style:style style:name="P23" style:parent-style-name="Normalny" style:family="paragraph">
      <style:paragraph-properties fo:text-align="end" fo:margin-bottom="0in"/>
      <style:text-properties style:font-name-asian="Times New Roman" style:font-name-complex="Calibri" style:letter-kerning="false" fo:font-size="12pt" style:font-size-asian="12pt" style:font-size-complex="12pt" style:language-asian="pl" style:country-asian="PL"/>
    </style:style>
  </office:automatic-styles>
  <office:body>
    <office:text text:use-soft-page-breaks="true">
      <text:h text:style-name="P1" text:outline-level="1">Zarządzenie 5/2026</text:h>
      <text:h text:style-name="P2" text:outline-level="1">Dyrektora Gminnej Biblioteki Publicznej w Lądku<text:s/></text:h>
      <text:h text:style-name="P3" text:outline-level="1">z dnia 27 lipca 2026 roku</text:h>
      <text:h text:style-name="P4" text:outline-level="1"/>
      <text:h text:style-name="P5" text:outline-level="1">w sprawie wprowadzenia do stosowania instrukcji kancelaryjnej, jednolitego rzeczowego wykazu akt, instrukcji w sprawie organizacji i zakresu działania składnicy akt<text:s/></text:h>
      <text:h text:style-name="P6" text:outline-level="1">w Gminnej Bibliotece Publicznej w Lądku</text:h>
      <text:p text:style-name="P7">Na podstawie art. 6 ust. 2 ustawy z dnia 14 lipca 1983 r. o narodowym zasobie archiwalnym <text:s text:c="3"/>i archiwach (tj. Dz. U. z 2020 r. poz. 164), rozporządzenia Ministra Kultury i Dziedzictwa Narodowego z dnia  20 października 2015 r. w sprawie klasyfikowania i kwalifikowania dokumentacji, przekazywania materiałów archiwalnych do archiwów państwowych <text:s text:c="24"/>i brakowania dokumentacji niearchiwalnej (tj. Dz. U. z 2019, poz. 246) zarządzam, co następuje:</text:p>
      <text:p text:style-name="P8">§1</text:p>
      <text:p text:style-name="P9">Wprowadzam do stosowania w Gminnej Bibliotece Publicznej w Lądku:</text:p>
      <text:list text:style-name="LFO1" text:continue-numbering="true">
        <text:list-item>
          <text:p text:style-name="P10">Instrukcję kancelaryjną, która stanowi załącznik nr 1 do niniejszego zarządzenia.</text:p>
        </text:list-item>
        <text:list-item>
          <text:p text:style-name="P11">Jednolity rzeczowy wykaz akt, który stanowi załącznik nr 2 do niniejszego zarządzenia.</text:p>
        </text:list-item>
        <text:list-item>
          <text:p text:style-name="P12">Instrukcję w sprawie organizacji i zakresu działania składnicy akt, która stanowi załącznik nr 3 do niniejszego zarządzenia.</text:p>
        </text:list-item>
      </text:list>
      <text:p text:style-name="P13">§2</text:p>
      <text:p text:style-name="P14">Dokumentację spraw niezakończonych powstałą i zgromadzoną w Gminnej Bibliotece Publicznej w Lądku przed dniem wejścia w życie niniejszego zarządzenia załatwia się bez zmiany dotychczasowego znaku sprawy aż do zakończenia sprawy.</text:p>
      <text:p text:style-name="P15">§3</text:p>
      <text:p text:style-name="P16">Dokumentacja wytworzona i zgromadzona w Gminnej Bibliotece Publicznej w Lądku przed dniem wejścia w życie niniejszego zarządzenia podlega kwalifikacji do kategorii archiwalnych określonych w jednolitym rzeczowym wykazie akt.</text:p>
      <text:p text:style-name="P17">§4</text:p>
      <text:p text:style-name="P18">Zobowiązuję pracowników do zapoznania się z treścią dokumentu i przyjęcia do stosowania.</text:p>
      <text:p text:style-name="P19">§5</text:p>
      <text:p text:style-name="P20">Zarządzenie wchodzi w życie z dniem podpisania.</text:p>
      <text:p text:style-name="P21"> </text:p>
      <text:p text:style-name="P22">Dyrektor GBP w Lądku</text:p>
      <text:p text:style-name="P23">/-/ Marta Portala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line-height="100%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/>
    <dc:creator/>
    <meta:creation-date>2026-07-28T10:01:00Z</meta:creation-date>
    <dc:date>2026-07-28T10:01:00Z</dc:date>
    <meta:template xlink:href="Normal" xlink:type="simple"/>
    <meta:editing-cycles>1</meta:editing-cycles>
    <meta:editing-duration>PT0S</meta:editing-duration>
    <meta:document-statistic meta:page-count="1" meta:paragraph-count="3" meta:word-count="253" meta:character-count="1771" meta:row-count="12" meta:non-whitespace-character-count="1521"/>
  </office:meta>
</office:document-meta>
</file>